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UKIJ CJK" svg:font-family="'UKIJ CJK'" style:font-family-generic="system" style:font-pitch="variable"/>
  </office:font-face-decls>
  <office:automatic-styles>
    <style:style style:name="P1" style:family="paragraph" style:parent-style-name="Standard">
      <style:text-properties officeooo:rsid="000c15bd" officeooo:paragraph-rsid="000c15b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This is a test attachment</text:p>
      <text:p text:style-name="P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UKIJ CJK" svg:font-family="'UKIJ CJK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GB" style:letter-kerning="true" style:font-name-asian="UKIJ CJK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GB" style:letter-kerning="true" style:font-name-asian="UKIJ CJK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UKIJ CJK" style:font-family-asian="'UKIJ CJK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4-11T16:16:16.614546723</meta:creation-date>
    <dc:date>2026-04-11T16:16:25.600764206</dc:date>
    <meta:editing-duration>PT9S</meta:editing-duration>
    <meta:editing-cycles>1</meta:editing-cycles>
    <meta:document-statistic meta:table-count="0" meta:image-count="0" meta:object-count="0" meta:page-count="1" meta:paragraph-count="1" meta:word-count="5" meta:character-count="25" meta:non-whitespace-character-count="21"/>
    <meta:generator>LibreOffice/25.2.3.2$Linux_X86_64 LibreOffice_project/520$Build-2</meta:generator>
  </office:meta>
</office:document-meta>
</file>